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ks"/><text:bookmark-start text:name="__RefHeading___weblinks_1"/><text:bookmark-start text:name="weblinks"/>Weblinks<text:bookmark-end text:name="__RefHeading___weblinks_1"/><text:bookmark-end text:name="weblinks"/></text:h>
      <text:h text:style-name="Heading_20_3" text:outline-level="3"><text:bookmark-start text:name="__RefHeading___archive_2"/><text:bookmark-start text:name="archive"/>Archive<text:bookmark-end text:name="__RefHeading___archive_2"/><text:bookmark-end text:name="archive"/></text:h>
      <text:p text:style-name="Text_20_body"><text:a xlink:type="simple" xlink:href="https://www.bundesarchiv.de/" text:style-name="Internet_20_link" text:visited-style-name="Visited_20_Internet_20_Link">DE: Bundesarchiv - Militärarchiv (BAMA)</text:a><text:line-break/>
<text:a xlink:type="simple" xlink:href="https://www.nationalarchives.gov.uk/" text:style-name="Internet_20_link" text:visited-style-name="Visited_20_Internet_20_Link">UK: National Archiv</text:a><text:line-break/>
<text:a xlink:type="simple" xlink:href="https://wwii.germandocsinrussia.org/de/nodes/1-fond-500/" text:style-name="Internet_20_link" text:visited-style-name="Visited_20_Internet_20_Link">RU: German Docs in Russia (GDiR)</text:a><text:line-break/>
Deutsch-russisches Projekt zur Digitalisierung deutscher Dokumente in Archiven der russischen Föderation<text:line-break/>
<text:a xlink:type="simple" xlink:href="https://www.archives.gov/" text:style-name="Internet_20_link" text:visited-style-name="Visited_20_Internet_20_Link">US: National Archiv - Record Administration (NARA)</text:a><text:line-break/>
<text:a xlink:type="simple" xlink:href="https://www.afhra.af.mil/" text:style-name="Internet_20_link" text:visited-style-name="Visited_20_Internet_20_Link">US: Air Force Historical Research Agency (AFHRA)</text:a><text:line-break/>
<text:a xlink:type="simple" xlink:href="https://holocaustcontroversies.blogspot.com/p/open-access-holocaust-sources-and.html" text:style-name="Internet_20_link" text:visited-style-name="Visited_20_Internet_20_Link">Guter Start für die eigene Recherche in digitalisierten Aktenbeständen</text:a><text:line-break/></text:p>
      <text:h text:style-name="Heading_20_3" text:outline-level="3"><text:bookmark-start text:name="__RefHeading___akten_3"/><text:bookmark-start text:name="akten"/>Akten<text:bookmark-end text:name="__RefHeading___akten_3"/><text:bookmark-end text:name="akten"/></text:h>
      <text:p text:style-name="Plugin_DivAlign2_Justify">Im folgenden ein paar Links zu ausgewählten Aktenbeständen, die für meine Recherchen von Interesse waren. 
Hierbei sind alle mir bekannten Bestände berücksichtigt, die sich mit Scheinanlagen befassen.</text:p>
      <text:p text:style-name="Text_20_body"><text:span text:style-name="underline">DE: Bundesarchiv</text:span><text:line-break/>
NS _6/350 — Bl. 101-104 FHQ 1944-03-13 Scheinanlagen<text:line-break/>
RL _2-II/1653 Scheinanlagen im LG XII (Karte)<text:line-break/>
RL _2-II/1654 Scheinanlagen im LG XI (Karte, 1940)<text:line-break/>
RL _2-II/1660 Scheinanlagen im LG III (Karte, 1942)<text:line-break/>
RL _2-II/1661 Scheinanlagen im LG IV (Karte, 1942)<text:line-break/>
RL 19-7/14 – Scheinanlagen im LG VII<text:line-break/>
RL 19-7/15 – Scheinanlagen im LG VII<text:line-break/>
RL 19-12/74 - Scheinanlagen im LG XII &amp; XIII (Sommer 1940)<text:line-break/>
RL 19-12/75 - Scheinanlagen im LG XII &amp; XIII (Sommer 1940)<text:line-break/>
RL 19-12/213- Scheinanlagen im LG XII &amp; XIII (Herbst 1942)<text:line-break/>
RL 20/92 —- Bodenorganisation Raum Celle (Scheinanlagen)<text:line-break/></text:p>
      <text:p text:style-name="Horizontal_20_Line"/>
      <text:p text:style-name="Text_20_body"><text:span text:style-name="underline">UK: The national Archiv</text:span><text:line-break/>
AIR 14/1889 <text:a xlink:type="simple" xlink:href="https://discovery.nationalarchives.gov.uk/details/r/C588996" text:style-name="Internet_20_link" text:visited-style-name="Visited_20_Internet_20_Link">Enemy decoys: investigations. Includes 27 photographs</text:a><text:line-break/>
AIR 14/1890 <text:a xlink:type="simple" xlink:href="https://discovery.nationalarchives.gov.uk/details/r/C588997" text:style-name="Internet_20_link" text:visited-style-name="Visited_20_Internet_20_Link">Enemy decoys: pyrotechnics</text:a><text:line-break/>
AIR 14/1891 <text:a xlink:type="simple" xlink:href="https://discovery.nationalarchives.gov.uk/details/r/C588998" text:style-name="Internet_20_link" text:visited-style-name="Visited_20_Internet_20_Link">Enemy decoys: maps and photographs</text:a><text:line-break/>
AIR 14/3273 <text:a xlink:type="simple" xlink:href="https://discovery.nationalarchives.gov.uk/details/r/C590373" text:style-name="Internet_20_link" text:visited-style-name="Visited_20_Internet_20_Link">Enemy decoy methods (07-11/1941)</text:a><text:line-break/>
AIR 20/4356 <text:a xlink:type="simple" xlink:href="https://discovery.nationalarchives.gov.uk/details/r/C1222689" text:style-name="Internet_20_link" text:visited-style-name="Visited_20_Internet_20_Link">Photo cover of decoy sites</text:a><text:line-break/>
AIR 34/_289 <text:a xlink:type="simple" xlink:href="https://discovery.nationalarchives.gov.uk/details/r/C599886" text:style-name="Internet_20_link" text:visited-style-name="Visited_20_Internet_20_Link">Interpretation reports: Q48 - Q132</text:a><text:line-break/></text:p>
      <text:p text:style-name="Horizontal_20_Line"/>
      <text:p text:style-name="Text_20_body"><text:span text:style-name="underline">RU: Projekt German Docs in Russia (GDiR)</text:span><text:line-break/></text:p>
      <text:p text:style-name="Horizontal_20_Line"/>
      <text:p text:style-name="Text_20_body"><text:span text:style-name="underline">US: National Archiv - vormals: National Archiv-Record Administration:</text:span><text:line-break/>
T-77 R-61 P-00504-00515 Planung von S-Anlagen (1942-01-17)<text:line-break/></text:p>
      <text:p text:style-name="Horizontal_20_Line"/>
      <text:p text:style-name="Text_20_body"><text:span text:style-name="underline">US: Air Force Historical Research Agency (AFHRA)</text:span><text:line-break/>
MF A5481 p.1026 - 1047 Gazetteer of Decoys.<text:line-break/></text:p>
      <text:p text:style-name="Horizontal_20_Line"/>
      <text:h text:style-name="Heading_20_3" text:outline-level="3"><text:bookmark-start text:name="__RefHeading___sonstiges_4"/><text:bookmark-start text:name="sonstiges"/>Sonstiges<text:bookmark-end text:name="__RefHeading___sonstiges_4"/><text:bookmark-end text:name="sonstig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5::53:56</meta:creation-date>
    <dc:creator>Generated</dc:creator>
    <dc:date>2026-08-18T05::53:56</dc:date>
    <dc:language>en-US</dc:language>
    <meta:editing-cycles>1</meta:editing-cycles>
    <meta:editing-duration>PT0S</meta:editing-duration>
    <dc:title>links</dc:title>
  </office:meta>
</office:document-meta>
</file>