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nksagung"/><text:bookmark-start text:name="__RefHeading___danksagung_1"/><text:bookmark-start text:name="danksagung"/>Danksagung<text:bookmark-end text:name="__RefHeading___danksagung_1"/><text:bookmark-end text:name="danksagung"/></text:h>
      <text:p text:style-name="Plugin_DivAlign2_Justify">Hin und wieder sollte man sich bei den Mitmenschen, die einen besonders unterstützen (oder unterstützt haben), bedanken. Die Auflistung erhebt keinen Anspruch auf Vollständigkeit.</text:p>
      <text:p text:style-name="Plugin_DivAlign2_Justify">Besonders Bedanken möchte ich mich bei <text:span text:style-name="underline"><text:span text:style-name="Strong_20_Emphasis">Carsten Petersen</text:span></text:span>. Ich hatte Ihn wegen einer Karte, die Carsten in einem Forum eingespielt hatte, per „Persönliche Nachricht“ angeschrieben, und darum gebeten, mir diese Karte in einer besseren Auflösung zukommen zu lassen. Das passierte praktisch sofort. Das war Anfang Dezember 2020. Damals war mein Archiv mit Akten aus dem Bundesarchiv noch sehr übersichtlich ausgestattet. Was sich zwischen dem 24.12. und 31.12.2020 sprungartig änderte. Carsten schickte mir in dieser einen Woche rund 26 GB Akten als Digitalisate. Im Jahre 2021 folgten rund 50 GB. 2022 waren es rund 25 GB. Und Januar 2023 noch mal rund 10 GB. Danach endete es genau so, wie es begonnen hatte. Von heute auf morgen brach der Kontakt ab. Ich kann einfach nur für diesen unbeschreiblichen Support herzlich Danke sagen.</text:p>
      <text:p text:style-name="Text_20_body">Darüber hinaus geht mein persönlicher Dank, an folgende Privatpersonen:<text:line-break/></text:p>
      <text:p text:style-name="Text_20_body"><text:span text:style-name="Strong_20_Emphasis">- Übersee</text:span><text:line-break/></text:p>
      <text:p text:style-name="Text_20_body"><text:span text:style-name="Strong_20_Emphasis">USA</text:span><text:line-break/></text:p>
      <text:list text:style-name="List_20_1" text:continue-numbering="false">
        <text:list-item>
          <text:p text:style-name="LastListParagraph_List_20_1_Content_First"> Smith, Robin - Editor of the 486th Bomb Group Association!<text:line-break/></text:p>
        </text:list-item>
      </text:list>
      <text:p text:style-name="Text_20_body"><text:span text:style-name="Strong_20_Emphasis">- Europa</text:span><text:line-break/></text:p>
      <text:p text:style-name="Text_20_body"><text:span text:style-name="Strong_20_Emphasis">Dänemark</text:span><text:line-break/></text:p>
      <text:list text:style-name="List_20_1" text:continue-numbering="false">
        <text:list-item>
          <text:p text:style-name="List_20_1_Content_First"> Holm, Michael - ww2.dk<text:line-break/></text:p>
        </text:list-item>
        <text:list-item>
          <text:p text:style-name="List_20_1_Content"> Junker, Jörn<text:line-break/></text:p>
        </text:list-item>
        <text:list-item>
          <text:p text:style-name="List_20_1_Content_Last"> Petersen, Carsten<text:line-break/></text:p>
        </text:list-item>
      </text:list>
      <text:p text:style-name="Text_20_body"><text:span text:style-name="Strong_20_Emphasis">Deutschland</text:span><text:line-break/></text:p>
      <text:list text:style-name="List_20_1" text:continue-numbering="false">
        <text:list-item>
          <text:p text:style-name="List_20_1_Content_First"> Giese, Norbert<text:line-break/></text:p>
        </text:list-item>
        <text:list-item>
          <text:p text:style-name="List_20_1_Content"> Lesaar, Marcel<text:line-break/></text:p>
        </text:list-item>
        <text:list-item>
          <text:p text:style-name="List_20_1_Content"> Lohbeck, Jürgen - Velbert<text:line-break/></text:p>
        </text:list-item>
        <text:list-item>
          <text:p text:style-name="List_20_1_Content"> Raiss, Gerhard<text:line-break/></text:p>
        </text:list-item>
        <text:list-item>
          <text:p text:style-name="List_20_1_Content"> Reinhardt, Peter<text:line-break/></text:p>
        </text:list-item>
        <text:list-item>
          <text:p text:style-name="List_20_1_Content_Last"> Zapf, Jürgen<text:line-break/></text:p>
        </text:list-item>
      </text:list>
      <text:p text:style-name="Text_20_body">Last but not least: möchte ich mich bei diversen freundlichen Angestellten in Archiven und ähnlichen Stellen bedanken:<text:line-break/></text:p>
      <text:list text:style-name="List_20_1" text:continue-numbering="false">
        <text:list-item>
          <text:p text:style-name="List_20_1_Content_First"> Regionsarchiv Hannover: Herr Post<text:line-break/></text:p>
        </text:list-item>
        <text:list-item>
          <text:p text:style-name="List_20_1_Content_Last"> Stadtarchiv Seelze: Herr Saul (i.R.)<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1::08:32</meta:creation-date>
    <dc:creator>Generated</dc:creator>
    <dc:date>2026-08-18T01::08:32</dc:date>
    <dc:language>en-US</dc:language>
    <meta:editing-cycles>1</meta:editing-cycles>
    <meta:editing-duration>PT0S</meta:editing-duration>
    <dc:title>danksagung</dc:title>
  </office:meta>
</office:document-meta>
</file>