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bkuerzung"/><text:bookmark-start text:name="__RefHeading___abkuerzungen_decknamen_1"/><text:bookmark-start text:name="abkuerzungen_decknamen"/>Abkürzungen &amp; Decknamen<text:bookmark-end text:name="__RefHeading___abkuerzungen_decknamen_1"/><text:bookmark-end text:name="abkuerzungen_decknamen"/></text:h>
      <text:p text:style-name="Text_20_body">Großscheinanlage <text:line-break/>
Scheinanlage : S-Anlage : Hof <text:line-break/>
Kleinstscheinanlage : K-S-Anlage (auch: KS-Anlage) : Kiosk : Sonne <text:line-break/>
Scheinflughafen : S-Hafen : Boot <text:line-break/>
Großbrandanlage <text:line-break/>
Erfolgsfeuer <text:line-break/></text:p>
      <text:h text:style-name="Heading_20_3" text:outline-level="3"><text:bookmark-start text:name="__RefHeading___hinweise_2"/><text:bookmark-start text:name="hinweise"/>Hinweise<text:bookmark-end text:name="__RefHeading___hinweise_2"/><text:bookmark-end text:name="hinweise"/></text:h>
      <text:p text:style-name="Plugin_DivAlign2_Justify">Im Luftgau III/IV (Raum Berlin und Umland) wurden 1-2 Buchstaben als Abkürzung verwendet. Für Scheinanlage wurde „V“ verwendet; Für S-Häfen „VH“ und für Kleinstscheinanlagen „VK“. In allen Fällen gefolgt von einer Zahlenkombination aus 1-3 Stellen.</text:p>
      <text:p text:style-name="Plugin_DivAlign2_Justify">Im Luftgau VII (Raum München/Stuttgart) wurde bis Herbst 1942 statt der Ortsbezeichnung ein Deckname für Industrie-Scheinanlagen verwendet, und S-Häfen wurden noch mit Ortsnamen aufgeführt. Das änderte sich im Herbst 1942. Ab da wurden alle S-Anlagen mit Decknamen bezeichnet. Sowohl für den Ort, wie für die Art der S-Anlage.</text:p>
      <text:p text:style-name="Horizontal_20_Line"/>
      <text:h text:style-name="Heading_20_3" text:outline-level="3"><text:bookmark-start text:name="__RefHeading___quellen_3"/><text:bookmark-start text:name="quellen"/>Quellen<text:bookmark-end text:name="__RefHeading___quellen_3"/><text:bookmark-end text:name="quellen"/></text:h>
      <text:p text:style-name="Text_20_body">BAMA, RL 2-II/1660 &amp; 1661 → Raum Berlin/Brandenburg und darüber hinaus.<text:line-break/>
BAMA, RL 19-7/1 - 19 → Kriegstagebuch Luftgaukommando VII Münch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5::13:49</meta:creation-date>
    <dc:creator>Generated</dc:creator>
    <dc:date>2026-08-19T05::13:49</dc:date>
    <dc:language>en-US</dc:language>
    <meta:editing-cycles>1</meta:editing-cycles>
    <meta:editing-duration>PT0S</meta:editing-duration>
    <dc:title>abkuerzung</dc:title>
  </office:meta>
</office:document-meta>
</file>